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03563a" officeooo:paragraph-rsid="0003563a"/>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he new 2026 Committee take communication seriously and is working towards improving communication with LMBC members. To this end we will be working to improve and develop the web site as key.</text:p>
      <text:p text:style-name="P1">We hope that you will look at the web site on a regular basis to see progress that is made.</text:p>
      <text:p text:style-name="P1">The first improvement was to add committee minutes to the members area of the web site and more information about facilities and The Barge will be published in due course.</text:p>
      <text:p text:style-name="P1">Included here is a full list of new committee members and trustees.</text:p>
      <text:p text:style-name="P1">The committee itself keeps close contact with each other via a Whats App link and as a group we will look at more ways of improving and developing communication with our members.</text:p>
      <text:p text:style-name="P1">Although facilities, particularly those connected with The Barge are currently limited, we are looking at ways of developing facilities in the near future.</text:p>
      <text:p text:style-name="P1">We will keep you informed of progress on a regular basis.</text:p>
      <text:p text:style-name="P1">John Adams – Communications Offic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0T17:37:49.943914200</meta:creation-date>
    <dc:date>2026-08-20T17:48:12.866599000</dc:date>
    <meta:editing-duration>PT10M33S</meta:editing-duration>
    <meta:editing-cycles>1</meta:editing-cycles>
    <meta:document-statistic meta:table-count="0" meta:image-count="0" meta:object-count="0" meta:page-count="1" meta:paragraph-count="8" meta:word-count="164" meta:character-count="946" meta:non-whitespace-character-count="789"/>
    <meta:generator>LibreOffice/25.2.7.2$Windows_X86_64 LibreOffice_project/5cbfd1ab6520636bb5f7b99185aa69bd7456825d</meta:generator>
  </office:meta>
</office:document-meta>
</file>